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crk5b</text:p>
          </table:table-cell>
          <table:table-cell table:style-name="ce1" office:value-type="string" calcext:value-type="string">
            <text:p>金雲翹新傳 | Kim Vân Kiều tân truyện</text:p>
          </table:table-cell>
          <table:table-cell table:style-name="ce1" office:value-type="string" calcext:value-type="string">
            <text:p>阮, 攸 (11765-1820) | https://www.idref.fr/028258274 Nguyễn, Du (1765-1820)</text:p>
          </table:table-cell>
          <table:table-cell table:style-name="ce1" office:value-type="string" calcext:value-type="string">
            <text:p>https://www.idref.fr/030703425 Nguyễn, Du (1765-1820). Truyện Kiều | https://www.idref.fr/03217568X Littérature vietnamienne -- 19e siècle</text:p>
          </table:table-cell>
          <table:table-cell table:style-name="ce1" office:value-type="string" calcext:value-type="string">
            <text:p>Date de composition de l'œuvre commentée : 1879. La version en nôm de ce texte correspond à l'édition imprimée (xylographie) de 1879. Hoàng Xuân Hãn rapporte dans la première page du cahier le contexte de ses recherches sur Kim Vân Kiều. Ce cahier a été initié en 1945, puis complété en 1953 et 1988.</text:p>
          </table:table-cell>
          <table:table-cell table:style-name="ce1" table:number-columns-repeated="2"/>
          <table:table-cell table:style-name="ce1" office:value-type="string" calcext:value-type="string">
            <text:p>1988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Ensemble de feuilles volantes. Papier. Textes manuscrit et imprimé (xylographie). Texte manuscrit face au texte xylographié. 144 feuillets. 220 x 145 mm. Annotations marginales.</text:p>
          </table:table-cell>
          <table:table-cell table:style-name="ce1" office:value-type="string" calcext:value-type="string">
            <text:p>ark:/73193/bcrk5b</text:p>
          </table:table-cell>
          <table:table-cell table:style-name="ce1" office:value-type="string" calcext:value-type="string">
            <text:p>ARC.HOANG.112</text:p>
          </table:table-cell>
          <table:table-cell table:style-name="ce1" office:value-type="string" calcext:value-type="string">
            <text:p>http://id.loc.gov/vocabulary/iso639-2/vie vietnamien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112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Bibliographie : 金雲翹新傳, 盛美堂藏板, 1879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165 ARC.HOANG.112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3:08:53+02:00</meta:creation-date>
    <dc:date>2026-09-06T13:08:53+02:00</dc:date>
  </office:meta>
</office:document-meta>
</file>