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47dsv</text:p>
          </table:table-cell>
          <table:table-cell table:style-name="ce1" office:value-type="string" calcext:value-type="string">
            <text:p>白猿詩集 | Bạch Viên thi tập</text:p>
          </table:table-cell>
          <table:table-cell table:style-name="ce1" table:number-columns-repeated="2"/>
          <table:table-cell table:style-name="ce1" office:value-type="string" calcext:value-type="string">
            <text:p>Date de composition de l'œuvre commentée : XIXe siècle. Notes en quốc ngữ inscrites sur le contre-plat. Des ajouts et des rectifications sur 3 feuilles volantes.</text:p>
          </table:table-cell>
          <table:table-cell table:style-name="ce1" table:number-columns-repeated="2"/>
          <table:table-cell table:style-name="ce1" office:value-type="string" calcext:value-type="string">
            <text:p>1943</text:p>
          </table:table-cell>
          <table:table-cell table:style-name="ce1" office:value-type="string" calcext:value-type="string">
            <text:p>Archives</text:p>
          </table:table-cell>
          <table:table-cell table:style-name="ce1" office:value-type="string" calcext:value-type="string">
            <text:p>Cahier relié. Papier. Texte écrit au stylo-plume, à l'encre noire. Écriture chinoise. Texte sur huit colonnes. 58 feuillets. 279 x 163 mm. Annotations marginales. Reliure papillon.</text:p>
          </table:table-cell>
          <table:table-cell table:style-name="ce1" office:value-type="string" calcext:value-type="string">
            <text:p>ark:/73193/b47dsv</text:p>
          </table:table-cell>
          <table:table-cell table:style-name="ce1" office:value-type="string" calcext:value-type="string">
            <text:p>ARC.HOANG.56</text:p>
          </table:table-cell>
          <table:table-cell table:style-name="ce1" office:value-type="string" calcext:value-type="string">
            <text:p>http://id.loc.gov/vocabulary/iso639-2/vie vietnamien</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56 Disponible également sur Internet Archive</text:p>
          </table:table-cell>
          <table:table-cell table:style-name="ce1" table:number-columns-repeated="3"/>
          <table:table-cell table:style-name="ce1" office:value-type="string" calcext:value-type="string">
            <text:p>Bibliographie : Hoàng Xuân Hãn biên tập và trích dẫn, Nghiêm Toản chú thích, Thi văn Việt Nam (từ đời Trần đến cuối đời Mạc), Nhà xuất bản Sông Nhị, Hà Nội, 1951</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https://www.idref.fr/029517486 Hoàng, Xuân Hãn (1900-1996)</text:p>
          </table:table-cell>
          <table:table-cell table:style-name="ce1" office:value-type="string" calcext:value-type="string">
            <text:p>http://www.calames.abes.fr/pub/ms/Calames-202511101111515962 ARC.HOANG.56</text:p>
          </table:table-cell>
          <table:table-cell table:style-name="ce1" table:number-columns-repeated="4"/>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3:08:55+02:00</meta:creation-date>
    <dc:date>2026-09-06T13:08:55+02:00</dc:date>
  </office:meta>
</office:document-meta>
</file>