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omeka-s.bulac.fr/s/bina/ark:/73193/b70sjn</text:p>
          </table:table-cell>
          <table:table-cell table:style-name="ce1" office:value-type="string" calcext:value-type="string">
            <text:p>[Tuyển tập thơ văn Việt Nam]</text:p>
          </table:table-cell>
          <table:table-cell table:style-name="ce1" table:number-columns-repeated="2"/>
          <table:table-cell table:style-name="ce1" office:value-type="string" calcext:value-type="string">
            <text:p>Date de composition de l'œuvre commentée : XVIe-XX siècle. Pas de la page de titre. Recueil de transcriptions en quốc ngữ de textes en nôm et en chinois, parfois accompagnées de leur original. Sommaire du recueil sur deux feuilles volantes.</text:p>
          </table:table-cell>
          <table:table-cell table:style-name="ce1" table:number-columns-repeated="2"/>
          <table:table-cell table:style-name="ce1" office:value-type="string" calcext:value-type="string">
            <text:p>1930/1996</text:p>
          </table:table-cell>
          <table:table-cell table:style-name="ce1" office:value-type="string" calcext:value-type="string">
            <text:p>Archives</text:p>
          </table:table-cell>
          <table:table-cell table:style-name="ce1" office:value-type="string" calcext:value-type="string">
            <text:p>Carnet confectionné à partir de cahiers de différentes tailles. Papier. Texte écrit au stylo-plume, à l'encre noire et rose. 220 feuillets. 370 x 216 mm. Annotations marginales. Certains feuillets sont rallongés par collage. Ces collages sont parfois froissés et déchirés. Reliure occidentale.</text:p>
          </table:table-cell>
          <table:table-cell table:style-name="ce1" office:value-type="string" calcext:value-type="string">
            <text:p>ark:/73193/b70sjn</text:p>
          </table:table-cell>
          <table:table-cell table:style-name="ce1" office:value-type="string" calcext:value-type="string">
            <text:p>ARC.HOANG.72</text:p>
          </table:table-cell>
          <table:table-cell table:style-name="ce1" office:value-type="string" calcext:value-type="string">
            <text:p>http://id.loc.gov/vocabulary/iso639-2/vie vietnamien | http://id.loc.gov/vocabulary/iso639-2/zho chinois</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72 Disponible également sur Internet Archive</text:p>
          </table:table-cell>
          <table:table-cell table:style-name="ce1" table:number-columns-repeated="3"/>
          <table:table-cell table:style-name="ce1" office:value-type="string" calcext:value-type="string">
            <text:p>Bibliographie : Hoàng Xuân Hãn biên tập và trích dẫn, Nghiêm Toản chú thích, Thi văn Việt Nam (từ đời Trần đến cuối đời Mạc), Nhà xuất bản Sông Nhị, Hà Nội, 1951</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https://www.idref.fr/029517486 Hoàng, Xuân Hãn (1900-1996)</text:p>
          </table:table-cell>
          <table:table-cell table:style-name="ce1" office:value-type="string" calcext:value-type="string">
            <text:p>http://www.calames.abes.fr/pub/ms/Calames-202511101111515978 ARC.HOANG.72</text:p>
          </table:table-cell>
          <table:table-cell table:style-name="ce1" table:number-columns-repeated="6"/>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6T13:38:51+02:00</meta:creation-date>
    <dc:date>2026-09-06T13:38:51+02:00</dc:date>
  </office:meta>
</office:document-meta>
</file>