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3bkmb</text:p>
          </table:table-cell>
          <table:table-cell table:style-name="ce1" office:value-type="string" calcext:value-type="string">
            <text:p>[Bản đồ đường đi từ Hà Nội đến Hà Tĩnh]</text:p>
          </table:table-cell>
          <table:table-cell table:style-name="ce1"/>
          <table:table-cell table:style-name="ce1" office:value-type="string" calcext:value-type="string">
            <text:p>https://www.idref.fr/285494619 Itinéraires | https://www.idref.fr/027428117 Cartes manuscrites</text:p>
          </table:table-cell>
          <table:table-cell table:style-name="ce1" office:value-type="string" calcext:value-type="string">
            <text:p>Date de composition de l'œuvre commentée : XVIIe-XVIIIe siècle. Pas de titre. Copie d'anciennes cartes retraçant le trajet de Hanoi à Hà Tĩnh, avec typonymes et notes en nôm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Ensemble de feuilles volantes sous pochette. Papier. Texte écrit au stylo-plume, à l'encre noire. 19 feuillets. 212 x 135 mm. Annotations marginales. Cartes manuscrites en couleur.</text:p>
          </table:table-cell>
          <table:table-cell table:style-name="ce1" office:value-type="string" calcext:value-type="string">
            <text:p>ark:/73193/b3bkmb</text:p>
          </table:table-cell>
          <table:table-cell table:style-name="ce1" office:value-type="string" calcext:value-type="string">
            <text:p>ARC.HOANG.87</text:p>
          </table:table-cell>
          <table:table-cell table:style-name="ce1" office:value-type="string" calcext:value-type="string">
            <text:p>http://id.loc.gov/vocabulary/iso639-2/zho chinois | http://id.loc.gov/vocabulary/iso639-2/vie vietnamien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87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93 ARC.HOANG.87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2:33:48+02:00</meta:creation-date>
    <dc:date>2026-09-06T12:33:48+02:00</dc:date>
  </office:meta>
</office:document-meta>
</file>