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zkj6h</text:p>
          </table:table-cell>
          <table:table-cell table:style-name="ce1" office:value-type="string" calcext:value-type="string">
            <text:p>Chữ Nôm, Nho trong chuyện Song tinh và chuyện Ỷ Lan</text:p>
          </table:table-cell>
          <table:table-cell table:style-name="ce1"/>
          <table:table-cell table:style-name="ce1" office:value-type="string" calcext:value-type="string">
            <text:p>https://www.idref.fr/183179897 Caractères nôm | https://www.idref.fr/032239084 Caractères chinois -- Vietnam | https://www.idref.fr/03217571X Littérature vietnamienne -- 18e siècle | https://www.idref.fr/027232050 Dictionnaires</text:p>
          </table:table-cell>
          <table:table-cell table:style-name="ce1" office:value-type="string" calcext:value-type="string">
            <text:p>Date de composition de l'œuvre commentée : XVIIIe siècle. Contient un index des caractères nôm particuliers relevés dans le Chuyện Song Tinh et le Chuyện Ỷ Lan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rouge. 76 feuillets. 297 x 220 mm. Annotations marginales. Reliure occidentale.</text:p>
          </table:table-cell>
          <table:table-cell table:style-name="ce1" office:value-type="string" calcext:value-type="string">
            <text:p>ark:/73193/bzkj6h</text:p>
          </table:table-cell>
          <table:table-cell table:style-name="ce1" office:value-type="string" calcext:value-type="string">
            <text:p>ARC.HOANG.85</text:p>
          </table:table-cell>
          <table:table-cell table:style-name="ce1" office:value-type="string" calcext:value-type="string">
            <text:p>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85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Bibliographie : Hoàng Xuân Hãn, Chuyện Song Tinh, in La Sơn Yên Hồ Hoàng Xuân Hãn, Nxb Giáo dục, Hà Nội, tập 3, 1998 Hoàng Xuân Hãn, Chuyện Ỷ Lan, in La Sơn Yên Hồ Hoàng Xuân Hãn, Nxb Giáo dục, Hà Nội, tập 3, 1998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91 ARC.HOANG.85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3:49+02:00</meta:creation-date>
    <dc:date>2026-09-06T12:33:49+02:00</dc:date>
  </office:meta>
</office:document-meta>
</file>