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ttg2c</text:p>
          </table:table-cell>
          <table:table-cell table:style-name="ce1" office:value-type="string" calcext:value-type="string">
            <text:p>幸庵詩稾 | Hạnh Am thi cảo</text:p>
          </table:table-cell>
          <table:table-cell table:style-name="ce1" office:value-type="string" calcext:value-type="string">
            <text:p>阮, 浹 (1723-1804) | https://www.idref.fr/290231035 Nguyễn, Thiếp (1723-1804)</text:p>
          </table:table-cell>
          <table:table-cell table:style-name="ce1"/>
          <table:table-cell table:style-name="ce1" office:value-type="string" calcext:value-type="string">
            <text:p>Variante du titre : La Sơn tiên sinh thi tập. Date de composition de l'œuvre commentée : XVIIIe siècle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Cahier relié. Papier. Texte écrit au stylo-plume, à l'encre noire et rouge. Écriture chinoise et nôm. Texte sur huit colonnes. 55 feuillets. 212 x 140 mm. Annotations marginales. Les derniers feuillets sont très fragiles. Reliure papillon.</text:p>
          </table:table-cell>
          <table:table-cell table:style-name="ce1" office:value-type="string" calcext:value-type="string">
            <text:p>ark:/73193/bttg2c</text:p>
          </table:table-cell>
          <table:table-cell table:style-name="ce1" office:value-type="string" calcext:value-type="string">
            <text:p>ARC.HOANG.58</text:p>
          </table:table-cell>
          <table:table-cell table:style-name="ce1" office:value-type="string" calcext:value-type="string">
            <text:p>http://id.loc.gov/vocabulary/iso639-2/zho chinois | http://id.loc.gov/vocabulary/iso639-2/vie vietnamien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58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Bibliographie : Hoàng Xuân Hãn, La Sơn phu tử, Nxb Minh Tân, 1952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Provenance : Comporte plusieurs tampons ex-libris de Hoàng Xuân Hãn. | 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64 ARC.HOANG.58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2:39:19+02:00</meta:creation-date>
    <dc:date>2026-09-06T12:39:19+02:00</dc:date>
  </office:meta>
</office:document-meta>
</file>