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p2pg2</text:p>
          </table:table-cell>
          <table:table-cell table:style-name="ce1" office:value-type="string" calcext:value-type="string">
            <text:p>الجزء الأول [- الرابع] من كتاب الفتوحات المكية التي فتح الله بها على الشيخ الإمام ... محيي الحق والدين أبي عبد الله محمد بن علي المعروف بابن عربي الحاتمي الطائي... | Al-ǧuzʾ al-awwal [- al-rābiʿ] min Kitāb al-futūḥāt al-makkiyyaẗ allatī fataḥa Allâh bihā ʿalá al-Šayẖ al-Imām... Muḥyī al-Ḥaqq wa-al-Dīn Abī ʿAbd Allâh Muḥammad ibn ʿAlī al-maʿrūf bi-Ibn ʿArabī al-Ḥātimī al-Ṭāʾī...</text:p>
          </table:table-cell>
          <table:table-cell table:style-name="ce1" office:value-type="string" calcext:value-type="string">
            <text:p>ابن العربي, محمد بن علي محيي الدين (1165-1240) | https://www.idref.fr/026929619 Ibn al-ʿArabī, Muḥammad ibn ʿAlī Muḥyī al-Dīn (1165-1240)</text:p>
          </table:table-cell>
          <table:table-cell table:style-name="ce1" office:value-type="string" calcext:value-type="string">
            <text:p>https://www.idref.fr/027268209 Soufisme</text:p>
          </table:table-cell>
          <table:table-cell table:style-name="ce1" office:value-type="string" calcext:value-type="string">
            <text:p>Chaque volume a un colophon portant la date précise de l'achevé d'imprimer : vol. 1 (fin-ḏū al-ḥiǧǧaẗ 1269 [septembre 1853]), vol. 2 (20 šawwāl 1270 [16 juillet 1854]), vol. 3 (10 ḏu al-qaʿdaẗ 1272 [13 juillet 1856], vol. 4 (début muḥarram 1274 [fin-août 1857])</text:p>
          </table:table-cell>
          <table:table-cell table:style-name="ce1" table:number-columns-repeated="2"/>
          <table:table-cell table:style-name="ce1" office:value-type="string" calcext:value-type="string">
            <text:p>1853-1857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Papier vergé, texte à encadrement en double filet, bandeaux décoratifs au début de chaque volume, colophons. 4 vol. (17-802, 15-772-2, 8-630, 12-619 p.) ; 33 cm</text:p>
          </table:table-cell>
          <table:table-cell table:style-name="ce1" office:value-type="string" calcext:value-type="string">
            <text:p>ark:/73193/bp2pg2</text:p>
          </table:table-cell>
          <table:table-cell table:style-name="ce1" office:value-type="string" calcext:value-type="string">
            <text:p>BULAC RES MON Fol 54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54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48984 BULAC RES MON Fol 54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4:41:55+02:00</meta:creation-date>
    <dc:date>2026-09-06T14:41:55+02:00</dc:date>
  </office:meta>
</office:document-meta>
</file>