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n300w</text:p>
          </table:table-cell>
          <table:table-cell table:style-name="ce1" office:value-type="string" calcext:value-type="string">
            <text:p>مجموع لطيف مشتمل على جملة من أوراد وأحزاب وأدعية واستغاثات لتفريج الكروب | Maǧmūʿ laṭīf muštamil ʿalá ğumlaẗ min awrād wa-aḥzāb wa-adʿiyyaẗ wa-istiġāṯāt li-tafrīǧ al-kurūb</text:p>
          </table:table-cell>
          <table:table-cell table:style-name="ce1" office:value-type="string" calcext:value-type="string">
            <text:p>دردير، أحمد بن محمد، (1715-1786) | https://www.idref.fr/264814290 Dardīr, Aḥmad ibn Muḥammad Abū al-Barakāt al- (1715-1786) | الشاذلي, علي ابن عبد الله ابو الحسن | https://www.idref.fr/050350218 Šāḏilī, ʿAlī ibn ʿAbd Allāh Abū al-Ḥasan al- (1195-1258) | بيومي، علي بن حجازي، (1696 or 1697-1769 or 1770) | Bayyūmī, ʻAlī ibn Ḥijāzī (1696 or 1697-1769 or 1770), | الدسوقي, ابراهيم | https://www.idref.fr/050761579 Dasūqī, Ibrāhīm al- (1255?-1296?) | ابن العربي, محمد بن علي محيي الدين (1165-1240) | https://www.idref.fr/026929619 Ibn al-ʿArabī, Muḥammad ibn ʿAlī Muḥyī al-Dīn (1165-1240) | البوصيري, محمد بن سعيد ابو عبد الله شرف الدين | https://www.idref.fr/097542210 Būṣayrī, Muḥammad ibn Saʿīd Abū ʿAbd Allâh Šaraf al-Dīn al- (1212-1294) | البكري, ممصطفي ابن كمال الدين | https://www.idref.fr/123624568 Bakrī, Muṣṭafá ibn Kamāl al-Dīn al- (1687?-1748?) | النووي, يحيى بن شرف ابو زكريا محيي الدين | https://www.idref.fr/027045439 Nawawī, Yaḥyā ibn Šaraf Abū Zakariyyā Muḥyī al-Dīn al- (1233-1277)</text:p>
          </table:table-cell>
          <table:table-cell table:style-name="ce1" office:value-type="string" calcext:value-type="string">
            <text:p>https://www.idref.fr/027431479 Prière -- Islam</text:p>
          </table:table-cell>
          <table:table-cell table:style-name="ce1" table:number-columns-repeated="3"/>
          <table:table-cell table:style-name="ce1" office:value-type="string" calcext:value-type="string">
            <text:p>1861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(196 p.) ; 17 cm</text:p>
          </table:table-cell>
          <table:table-cell table:style-name="ce1" office:value-type="string" calcext:value-type="string">
            <text:p>ark:/73193/bn300w</text:p>
          </table:table-cell>
          <table:table-cell table:style-name="ce1" office:value-type="string" calcext:value-type="string">
            <text:p>BULAC RES MON 8 110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8.110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113568 BULAC RES MON 8 110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2:39:19+02:00</meta:creation-date>
    <dc:date>2026-09-06T12:39:19+02:00</dc:date>
  </office:meta>
</office:document-meta>
</file>