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44jmd</text:p>
          </table:table-cell>
          <table:table-cell table:style-name="ce1" office:value-type="string" calcext:value-type="string">
            <text:p>غرر الخصائص الواضحة وعرر النقائص الفاضحة | Ġurar al-ẖaṣāʾiṣ al-wāḍiḥaẗ wa ʿurar al-naqāʾiṣ al-fāḍiḥaẗ</text:p>
          </table:table-cell>
          <table:table-cell table:style-name="ce1" office:value-type="string" calcext:value-type="string">
            <text:p>وطواط, محمد بن أبراهيم بن يحيى (1235-1318) | https://www.idref.fr/234608102 Waṭwāṭ, Muḥammad ibn Ibrāhīm ibn Yaḥyá (1235-1318)</text:p>
          </table:table-cell>
          <table:table-cell table:style-name="ce1" office:value-type="string" calcext:value-type="string">
            <text:p>https://www.idref.fr/027414094 Morale islamique | https://www.idref.fr/027478289 Vertus | https://www.idref.fr/027826678 Vice</text:p>
          </table:table-cell>
          <table:table-cell table:style-name="ce1"/>
          <table:table-cell table:style-name="ce1" office:value-type="string" calcext:value-type="string">
            <text:p>دار الطباعة العامرة (بولاق) | Dār al-Ṭibāʻaẗ al-ʻĀmiraẗ (Būlāq)</text:p>
          </table:table-cell>
          <table:table-cell table:style-name="ce1"/>
          <table:table-cell table:style-name="ce1" office:value-type="string" calcext:value-type="string">
            <text:p>1867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1 vol. (12-473 p.) ; 24 cm</text:p>
          </table:table-cell>
          <table:table-cell table:style-name="ce1" office:value-type="string" calcext:value-type="string">
            <text:p>ark:/73193/b44jmd</text:p>
          </table:table-cell>
          <table:table-cell table:style-name="ce1" office:value-type="string" calcext:value-type="string">
            <text:p>BULAC RES MON 8 89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8.89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1112812 BULAC RES MON 8 89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4T21:34:22+02:00</meta:creation-date>
    <dc:date>2026-08-24T21:34:22+02:00</dc:date>
  </office:meta>
</office:document-meta>
</file>