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gf2pw</text:p>
          </table:table-cell>
          <table:table-cell table:style-name="ce1" office:value-type="string" calcext:value-type="string">
            <text:p>فتوح الشام | Futūḥ al-Šām</text:p>
          </table:table-cell>
          <table:table-cell table:style-name="ce1" office:value-type="string" calcext:value-type="string">
            <text:p>واقدي, محمد بن عمر (0747?-0823) | https://www.idref.fr/083886672 Wāqidī, Muḥammad ibn ʻUmar (0747?-0823)</text:p>
          </table:table-cell>
          <table:table-cell table:style-name="ce1" office:value-type="string" calcext:value-type="string">
            <text:p>https://www.idref.fr/02761722X Empire islamique -- Histoire | https://www.idref.fr/031951112 Syrie -- 634-750 | https://www.idref.fr/027862801 Syrie -- 750-1260</text:p>
          </table:table-cell>
          <table:table-cell table:style-name="ce1" office:value-type="string" calcext:value-type="string">
            <text:p>Volume 2</text:p>
          </table:table-cell>
          <table:table-cell table:style-name="ce1" office:value-type="string" calcext:value-type="string">
            <text:p>المطبعة الكاستلية ( مصر) | al-Maṭbaʿaẗ al-Kāstiliyyaẗ, (Miṣr)</text:p>
          </table:table-cell>
          <table:table-cell table:style-name="ce1"/>
          <table:table-cell table:style-name="ce1" office:value-type="string" calcext:value-type="string">
            <text:p>1865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2 vol. (241, 284 p.) ; 28 cm</text:p>
          </table:table-cell>
          <table:table-cell table:style-name="ce1" office:value-type="string" calcext:value-type="string">
            <text:p>ark:/73193/bgf2pw</text:p>
          </table:table-cell>
          <table:table-cell table:style-name="ce1" office:value-type="string" calcext:value-type="string">
            <text:p>BULAC RES MON 4 156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156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tmqhv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1100208 BULAC RES MON 4 156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3:14:53+02:00</meta:creation-date>
    <dc:date>2026-09-06T13:14:53+02:00</dc:date>
  </office:meta>
</office:document-meta>
</file>