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bp0jr</text:p>
          </table:table-cell>
          <table:table-cell table:style-name="ce1" office:value-type="string" calcext:value-type="string">
            <text:p>الطبقات الكبرى : المسماة بـلواقح الأنوار في طبقات الأخيار | Al-ṭabaqāt al-kubrá : al-musammāẗ bi-Lawāqiḥ al-anwār fī ṭabaqāt al-aẖyār</text:p>
          </table:table-cell>
          <table:table-cell table:style-name="ce1" office:value-type="string" calcext:value-type="string">
            <text:p>الشعراني, عبد الوهّاب إبن أحمد إبن علي الأنصاري | https://www.idref.fr/068958714 Šaʿrānī, ʿAbd al-Wahhāb ibn Aḥmad ibn ʿAlī al-Anṣārī al- (1493-1565)</text:p>
          </table:table-cell>
          <table:table-cell table:style-name="ce1" office:value-type="string" calcext:value-type="string">
            <text:p>Soufis -- Biographies -- Dictionnaires | https://www.idref.fr/027268195 Soufis</text:p>
          </table:table-cell>
          <table:table-cell table:style-name="ce1" office:value-type="string" calcext:value-type="string">
            <text:p>Nombreux marginalia, cachet au colophon</text:p>
          </table:table-cell>
          <table:table-cell table:style-name="ce1" office:value-type="string" calcext:value-type="string">
            <text:p>بولاق : دار الطباعة الميرية المصرية</text:p>
          </table:table-cell>
          <table:table-cell table:style-name="ce1"/>
          <table:table-cell table:style-name="ce1" office:value-type="string" calcext:value-type="string">
            <text:p>1859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2 tom. en 1 vol. (239-223) ; 29 cm</text:p>
          </table:table-cell>
          <table:table-cell table:style-name="ce1" office:value-type="string" calcext:value-type="string">
            <text:p>ark:/73193/bbp0jr</text:p>
          </table:table-cell>
          <table:table-cell table:style-name="ce1" office:value-type="string" calcext:value-type="string">
            <text:p>BULAC RES MON 4 161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161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koha.bulac.fr/cgi-bin/koha/opac-detail.pl?biblionumber=1100215 BULAC RES MON 4 161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2:33:49+02:00</meta:creation-date>
    <dc:date>2026-09-06T12:33:49+02:00</dc:date>
  </office:meta>
</office:document-meta>
</file>