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34v6p</text:p>
          </table:table-cell>
          <table:table-cell table:style-name="ce1" office:value-type="string" calcext:value-type="string">
            <text:p>شرح أقرب المسالك لمذهب الامام مالك | Šarḥ aqrab al-masālik li-maḏhab al-Imām Mālik</text:p>
          </table:table-cell>
          <table:table-cell table:style-name="ce1" office:value-type="string" calcext:value-type="string">
            <text:p>دردير, احمد بن محمد | https://www.idref.fr/264814290 Dardīr, Aḥmad ibn Muḥammad Abū al-Barakāt al- (1715-1786)</text:p>
          </table:table-cell>
          <table:table-cell table:style-name="ce1" table:number-columns-repeated="4"/>
          <table:table-cell table:style-name="ce1" office:value-type="string" calcext:value-type="string">
            <text:p>1864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; in-4</text:p>
          </table:table-cell>
          <table:table-cell table:style-name="ce1" office:value-type="string" calcext:value-type="string">
            <text:p>ark:/73193/b34v6p</text:p>
          </table:table-cell>
          <table:table-cell table:style-name="ce1" office:value-type="string" calcext:value-type="string">
            <text:p>BULAC RES MON 4 131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31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961919 BULAC RES MON 4 131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2:39:18+02:00</meta:creation-date>
    <dc:date>2026-09-06T12:39:18+02:00</dc:date>
  </office:meta>
</office:document-meta>
</file>