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zcsqr</text:p>
          </table:table-cell>
          <table:table-cell table:style-name="ce1" office:value-type="string" calcext:value-type="string">
            <text:p>كتاب الميزان. الجزء الأول [- الثاني] | Kitāb al-mīzān. al-ǧuzʾ al-awwal [- al-ṯānī]</text:p>
          </table:table-cell>
          <table:table-cell table:style-name="ce1" office:value-type="string" calcext:value-type="string">
            <text:p>الشعراني, عبد الوهّاب إبن أحمد إبن علي الأنصاري | https://www.idref.fr/068958714 Šaʿrānī, ʿAbd al-Wahhāb ibn Aḥmad ibn ʿAlī al-Anṣārī al- (1493-1565)</text:p>
          </table:table-cell>
          <table:table-cell table:style-name="ce1" office:value-type="string" calcext:value-type="string">
            <text:p>https://www.idref.fr/027466876 Droit islamique</text:p>
          </table:table-cell>
          <table:table-cell table:style-name="ce1" office:value-type="string" calcext:value-type="string">
            <text:p>Nombreux marginalia, pièce insérée</text:p>
          </table:table-cell>
          <table:table-cell table:style-name="ce1" office:value-type="string" calcext:value-type="string">
            <text:p>المطبعة الكستلية (مصر) | al-Maṭbaʿaẗ al-Kāstiliyyaẗ (Miṣr)</text:p>
          </table:table-cell>
          <table:table-cell table:style-name="ce1" office:value-type="string" calcext:value-type="string">
            <text:p>العدوي, حسن (1806 -1886)</text:p>
          </table:table-cell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t. en 1 vol. (260-246) ; 28 cm</text:p>
          </table:table-cell>
          <table:table-cell table:style-name="ce1" office:value-type="string" calcext:value-type="string">
            <text:p>ark:/73193/bzcsqr</text:p>
          </table:table-cell>
          <table:table-cell table:style-name="ce1" office:value-type="string" calcext:value-type="string">
            <text:p>BULAC RES MON 4 159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59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100211 BULAC RES MON 4 159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4:14:28+02:00</meta:creation-date>
    <dc:date>2026-09-06T14:14:28+02:00</dc:date>
  </office:meta>
</office:document-meta>
</file>