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254q5</text:p>
          </table:table-cell>
          <table:table-cell table:style-name="ce1" office:value-type="string" calcext:value-type="string">
            <text:p>الجزء الأول [- الرابع] من شرح ... العلامة سيدي محمد الزرقاني على صحيح الموطأ لإمام الأئمة وعالم المدينة مالك بن أنس ... | Al-ǧuzʾ al-awwal [- al-rābiʿ] min Šarḥ ... al-ʿallāmaẗ Sayyidī Muḥammad al-Zurqānī ʿalá ṣaḥīḥ al-Muwaṭṭaʾ li-Imām al-aʾimmaẗ wa-ʿālim al-Madīnaẗ Mālik ibn Anas ...</text:p>
          </table:table-cell>
          <table:table-cell table:style-name="ce1" office:value-type="string" calcext:value-type="string">
            <text:p>الزرقاني, محمد بن عبد الباقي (1645-1710) | https://www.idref.fr/223318221 Zurqānī, Muḥammad ibn ʿAbd al-Bāqī al- (1645-1710)</text:p>
          </table:table-cell>
          <table:table-cell table:style-name="ce1" office:value-type="string" calcext:value-type="string">
            <text:p>Mālik ibn Anas, -795. Muwaṭṭaʼ | https://www.idref.fr/027466876 Droit islamique | https://www.idref.fr/027519295 Malikisme</text:p>
          </table:table-cell>
          <table:table-cell table:style-name="ce1" office:value-type="string" calcext:value-type="string">
            <text:p>Volume 1 | Commentaire sur al-Muwaṭṭaʾ (recueil de traditions) de l'Imam Mālik ibn Anas. | Adresse d'après les colophons des tomes 1 et 2 | Reliure à rabat en cuir rouge estampé à décor floral. Texte à encadrement en double filet, réclames, sarloh décoré au début de chaque volume.</text:p>
          </table:table-cell>
          <table:table-cell table:style-name="ce1" office:value-type="string" calcext:value-type="string">
            <text:p>[éditeur inconnu] ([القاهرة]) | [éditeur inconnu] ([Al-Qāhiraẗ])</text:p>
          </table:table-cell>
          <table:table-cell table:style-name="ce1" office:value-type="string" calcext:value-type="string">
            <text:p>مالك ابن أنس الأصبحي, أبو عبد ألله | https://www.idref.fr/030509815 Mālik ibn Anas al-Aṣbaḥī, Abū ʿAbd Allâh (0711?-0796)</text:p>
          </table:table-cell>
          <table:table-cell table:style-name="ce1" office:value-type="string" calcext:value-type="string">
            <text:p>1862-1863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4 vol. (4-399, 4-380, 4-280, 4-252 p.) ; 32 cm</text:p>
          </table:table-cell>
          <table:table-cell table:style-name="ce1" office:value-type="string" calcext:value-type="string">
            <text:p>ark:/73193/b254q5</text:p>
          </table:table-cell>
          <table:table-cell table:style-name="ce1" office:value-type="string" calcext:value-type="string">
            <text:p>BULAC RES MON Fol 20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0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196 BULAC RES MON Fol 20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8:09:37+02:00</meta:creation-date>
    <dc:date>2026-08-27T08:09:37+02:00</dc:date>
  </office:meta>
</office:document-meta>
</file>