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sn13f</text:p>
          </table:table-cell>
          <table:table-cell table:style-name="ce1" office:value-type="string" calcext:value-type="string">
            <text:p>الجزء الأول [- العاشر] من إرشاد الساري لشرح صحيح البخاري | Al-ǧuzʾ al-awwal [- al-ʿāšir] min Iršād al-sārī li-šarḥ Ṣaḥīḥ al-Buẖārī</text:p>
          </table:table-cell>
          <table:table-cell table:style-name="ce1" office:value-type="string" calcext:value-type="string">
            <text:p>البخاري, محمّد بن إسماعيل | https://www.idref.fr/026758393 Buẖārī, Muḥammad ibn Ismāʿīl al- (0810-0870) | قسطلاني, احمد بن محمد الخطيب | https://www.idref.fr/070681554 Qasṭallānī, Aḥmad ibn Muḥammad al-_Haṭīb al- (1448-1517)</text:p>
          </table:table-cell>
          <table:table-cell table:style-name="ce1"/>
          <table:table-cell table:style-name="ce1" office:value-type="string" calcext:value-type="string">
            <text:p>Volumes 5-6 | Commentaire sur le Ṣaḥīḥ d'al-Buẖārī. La direction de celui qui marche vers l'explication du Ṣaḥīḥ d'al-Buẖārī. | Adresse reconstituée d'après les colophons des tomes 3 et 10 | Don du ministère de la Guerre | Texte à encadrement en double filet, sarloh décoré au début de chaque tome, réclames, signatures</text:p>
          </table:table-cell>
          <table:table-cell table:style-name="ce1" office:value-type="string" calcext:value-type="string">
            <text:p>على ذمة ملتزمه جناب السيد إبراهيم الجندي ([القاهرة])</text:p>
          </table:table-cell>
          <table:table-cell table:style-name="ce1"/>
          <table:table-cell table:style-name="ce1" office:value-type="string" calcext:value-type="string">
            <text:p>1858-1860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Reliure à rabat en cuir rouge estampé à décor floral, notes marginales manuscrites. Sur la tranche de queue, le nom de l'auteur et le numéro du tome. 10 t. en 5 vol. ([8-424?], [8-392?], 8-362, 9-368, 8-353, 5-386, 9-390, 10-391, 8-372, 8-398 p.) ; 34 cm.</text:p>
          </table:table-cell>
          <table:table-cell table:style-name="ce1" office:value-type="string" calcext:value-type="string">
            <text:p>ark:/73193/bsn13f</text:p>
          </table:table-cell>
          <table:table-cell table:style-name="ce1" office:value-type="string" calcext:value-type="string">
            <text:p>BULAC RES MON Fol 16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16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xd37k | ark:/73193/bffc85 | ark:/73193/b9p93n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1072192 BULAC RES MON Fol 16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8:11:54+02:00</meta:creation-date>
    <dc:date>2026-08-27T08:11:54+02:00</dc:date>
  </office:meta>
</office:document-meta>
</file>