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j6r1z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1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doublure et gardes en papier marbré. 6 vol. (6-842, 4-705, 4-779, 6-709, 4-678, 4-689 p.) ; 32 cm</text:p>
          </table:table-cell>
          <table:table-cell table:style-name="ce1" office:value-type="string" calcext:value-type="string">
            <text:p>ark:/73193/bj6r1z</text:p>
          </table:table-cell>
          <table:table-cell table:style-name="ce1" office:value-type="string" calcext:value-type="string">
            <text:p>BULAC RES MON Fol 31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1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1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4:14:11+02:00</meta:creation-date>
    <dc:date>2026-09-06T14:14:11+02:00</dc:date>
  </office:meta>
</office:document-meta>
</file>