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dfnv3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Volume 3 | Notes manuscrites en marg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; in-folio</text:p>
          </table:table-cell>
          <table:table-cell table:style-name="ce1" office:value-type="string" calcext:value-type="string">
            <text:p>ark:/73193/bdfnv3</text:p>
          </table:table-cell>
          <table:table-cell table:style-name="ce1" office:value-type="string" calcext:value-type="string">
            <text:p>BULAC RES MON Fol 29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9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cnpxs | ark:/73193/b0rzcc | ark:/73193/bh9wtq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29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12:10+02:00</meta:creation-date>
    <dc:date>2026-09-04T07:12:10+02:00</dc:date>
  </office:meta>
</office:document-meta>
</file>