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4xhh2</text:p>
          </table:table-cell>
          <table:table-cell table:style-name="ce1" office:value-type="string" calcext:value-type="string">
            <text:p>كتاب الإتقان في علوم القرآن. الجزء الأول [- الثاني] | Kitab al-Itqān fī ʿulūm al-Qurʾān. Al-ǧuzʾ al-awwal [- al-ṯānī]</text:p>
          </table:table-cell>
          <table:table-cell table:style-name="ce1" office:value-type="string" calcext:value-type="string">
            <text:p>السيوطي, عبد الرحمن بن أبي بكر جلال الدين | https://www.idref.fr/027152278 Suyūṭī, ʿAbd al-Raḥmān ibn Abī Bakr Ǧalāl al-Dīn al- (1445-1505)</text:p>
          </table:table-cell>
          <table:table-cell table:style-name="ce1" office:value-type="string" calcext:value-type="string">
            <text:p>https://www.idref.fr/027699595 Islam -- Doctrines</text:p>
          </table:table-cell>
          <table:table-cell table:style-name="ce1" office:value-type="string" calcext:value-type="string">
            <text:p>Reliure à rabat en cuir rouge estampé, titre de l'ouvrage inscrit sur la tranche de queue, vignette du libraire collée sur l'intérieur du plat supérieur ("Librairie J. E. Sarkis &amp; Fils..."). | Ouvrage imprimé par l'imprimerie de Mosé Castelli (Al-Maṭbaʿaẗ al-Mūsawiyyaẗ ou al-Maṭbaʿaẗ al-Kastilliyyaẗ]. Le texte des deux tomes imprimé en 1862 ; les errata (12 p.) imprimés en 1863 (en typographie différente). Adresse reconstituée d'après les colophons. | Texte à encadrement en double filet, sarloh décoré au départ de chaque tome, réclames, signatures, colophons.</text:p>
          </table:table-cell>
          <table:table-cell table:style-name="ce1" office:value-type="string" calcext:value-type="string">
            <text:p>على ذمة ملتزمه... الشيخ حسن العدوي الحمزاوي ([القاهرة]) | ʿalá ḏimmaẗ multazimihi... Ḥasan al-ʿAdawī al-Ḥamzāwī ([Al-Qāhiraẗ])</text:p>
          </table:table-cell>
          <table:table-cell table:style-name="ce1" office:value-type="string" calcext:value-type="string">
            <text:p>الهوريني, نصر أبو الوفاء (18..-1874) | https://www.idref.fr/223530328 Hūrīnī, Naṣr Abū al-Wafāʾ al- (18..-1874)</text:p>
          </table:table-cell>
          <table:table-cell table:style-name="ce1" office:value-type="string" calcext:value-type="string">
            <text:p>1862-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tomes en 1 vol. (2-2-248, 246-2-12 p.) ; 32 cm</text:p>
          </table:table-cell>
          <table:table-cell table:style-name="ce1" office:value-type="string" calcext:value-type="string">
            <text:p>ark:/73193/b4xhh2</text:p>
          </table:table-cell>
          <table:table-cell table:style-name="ce1" office:value-type="string" calcext:value-type="string">
            <text:p>BULAC RES MON Fol 26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6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13 BULAC RES MON Fol 26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05:33+02:00</meta:creation-date>
    <dc:date>2026-09-04T07:05:33+02:00</dc:date>
  </office:meta>
</office:document-meta>
</file>