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n03sq</text:p>
          </table:table-cell>
          <table:table-cell table:style-name="ce1" office:value-type="string" calcext:value-type="string">
            <text:p>La littérature africaine et la littérature antillaise d'expression française : introduction and selection [of] texts</text:p>
          </table:table-cell>
          <table:table-cell table:style-name="ce1" office:value-type="string" calcext:value-type="string">
            <text:p>https://www.idref.fr/026797151 Condé, Maryse (1934-2024 ; romancière)</text:p>
          </table:table-cell>
          <table:table-cell table:style-name="ce1" office:value-type="string" calcext:value-type="string">
            <text:p>Littérature francophone -- Histoire et critique | Littérature francophone -- Anthologie | Littérature africaine de langue française -- Histoire et critique | Littérature africaine de langue française -- Anthologie | Roman africain de langue française -- Histoire et critique | https://www.idref.fr/02734441X Roman africain de langue française</text:p>
          </table:table-cell>
          <table:table-cell table:style-name="ce1" office:value-type="string" calcext:value-type="string">
            <text:p>Anthologie de textes de la littérature francophone africaine présentée par Maryse Condé</text:p>
          </table:table-cell>
          <table:table-cell table:style-name="ce1" table:number-columns-repeated="2"/>
          <table:table-cell table:style-name="ce1" office:value-type="string" calcext:value-type="string">
            <text:p>1966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50 p. ; 25 cm</text:p>
          </table:table-cell>
          <table:table-cell table:style-name="ce1" office:value-type="string" calcext:value-type="string">
            <text:p>ark:/73193/bn03sq</text:p>
          </table:table-cell>
          <table:table-cell table:style-name="ce1" office:value-type="string" calcext:value-type="string">
            <text:p>BIULO GEN.III.48126</text:p>
          </table:table-cell>
          <table:table-cell table:style-name="ce1" office:value-type="string" calcext:value-type="string">
            <text:p>http://id.loc.gov/vocabulary/iso639-2/fra français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IULO.GEN.III.4812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koha.bulac.fr/cgi-bin/koha/opac-detail.pl?biblionumber=66573 BIULO GEN.III.48126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6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0T13:51:11+02:00</meta:creation-date>
    <dc:date>2026-09-10T13:51:11+02:00</dc:date>
  </office:meta>
</office:document-meta>
</file>