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cfzfc</text:p>
          </table:table-cell>
          <table:table-cell table:style-name="ce1" office:value-type="string" calcext:value-type="string">
            <text:p>Du français aux parlers créoles</text:p>
          </table:table-cell>
          <table:table-cell table:style-name="ce1" office:value-type="string" calcext:value-type="string">
            <text:p>https://www.idref.fr/069301085 Dujon-Jourdain, Élodie (1891-1954)</text:p>
          </table:table-cell>
          <table:table-cell table:style-name="ce1" office:value-type="string" calcext:value-type="string">
            <text:p>https://www.idref.fr/027276635 Français (langue) | https://www.idref.fr/027430235 Langues créoles françaises</text:p>
          </table:table-cell>
          <table:table-cell table:style-name="ce1" office:value-type="string" calcext:value-type="string">
            <text:p>Texte remanié de Thèse de doctorat. Lettres:Paris:1946 | Bibliogr. p. [XXV]-XXVIII. Notes bibliogr.</text:p>
          </table:table-cell>
          <table:table-cell table:style-name="ce1" office:value-type="string" calcext:value-type="string">
            <text:p>Librairie C. Klincksieck (Paris)</text:p>
          </table:table-cell>
          <table:table-cell table:style-name="ce1"/>
          <table:table-cell table:style-name="ce1" office:value-type="string" calcext:value-type="string">
            <text:p>1956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XXVIII-334 p.) ; 25 cm</text:p>
          </table:table-cell>
          <table:table-cell table:style-name="ce1" office:value-type="string" calcext:value-type="string">
            <text:p>ark:/73193/bcfzfc</text:p>
          </table:table-cell>
          <table:table-cell table:style-name="ce1" office:value-type="string" calcext:value-type="string">
            <text:p>BIULO GEN.II.1350</text:p>
          </table:table-cell>
          <table:table-cell table:style-name="ce1" office:value-type="string" calcext:value-type="string">
            <text:p>http://id.loc.gov/vocabulary/iso639-2/fra français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IULO.GEN.II.135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koha.bulac.fr/cgi-bin/koha/opac-detail.pl?biblionumber=155276 BIULO GEN.II.1350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5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0T14:48:41+02:00</meta:creation-date>
    <dc:date>2026-09-10T14:48:41+02:00</dc:date>
  </office:meta>
</office:document-meta>
</file>